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permisos"/><text:bookmark-start text:name="__RefHeading___permisos_en_linux_1"/><text:bookmark-start text:name="permisos_en_linux"/>Permisos en Linux<text:bookmark-end text:name="__RefHeading___permisos_en_linux_1"/><text:bookmark-end text:name="permisos_en_linux"/></text:h>
      <text:p text:style-name="Text_20_body">Los permisos son del tipo x xxx xxx xxx . Que se corresponde con tipo archivo, permisos usuario, permisos grupo, resto</text:p>
      <text:p text:style-name="Text_20_body">La primera posición indica el tipo de archivo que puede ser:</text:p>
      <text:list text:style-name="List_20_1" text:continue-numbering="false">
        <text:list-item>
          <text:p text:style-name="List_20_1_Content_First">- → archivo normal</text:p>
        </text:list-item>
        <text:list-item>
          <text:p text:style-name="List_20_1_Content">b → tipo bloque</text:p>
        </text:list-item>
        <text:list-item>
          <text:p text:style-name="List_20_1_Content">c → tipo caracter</text:p>
        </text:list-item>
        <text:list-item>
          <text:p text:style-name="List_20_1_Content">d → directorio</text:p>
        </text:list-item>
        <text:list-item>
          <text:p text:style-name="List_20_1_Content">l → enlace</text:p>
        </text:list-item>
        <text:list-item>
          <text:p text:style-name="List_20_1_Content">p → conexión</text:p>
        </text:list-item>
        <text:list-item>
          <text:p text:style-name="List_20_1_Content_Last">s → conector</text:p>
        </text:list-item>
      </text:list>
      <text:p text:style-name="Text_20_body">Los permisos para el resto de grupos son:</text:p>
      <text:list text:style-name="List_20_1" text:continue-numbering="false">
        <text:list-item>
          <text:p text:style-name="List_20_1_Content_First">r → lectura</text:p>
        </text:list-item>
        <text:list-item>
          <text:p text:style-name="List_20_1_Content">w → escritura</text:p>
        </text:list-item>
        <text:list-item>
          <text:p text:style-name="List_20_1_Content">x → ejecución</text:p>
        </text:list-item>
        <text:list-item>
          <text:p text:style-name="List_20_1_Content">t → mantienen el ejecutable en memoria</text:p>
        </text:list-item>
        <text:list-item>
          <text:p text:style-name="List_20_1_Content">s → suid/ssid</text:p>
        </text:list-item>
        <text:list-item>
          <text:p text:style-name="List_20_1_Content_Last">i →bloque de archivos</text:p>
        </text:list-item>
      </text:list>
      <text:p text:style-name="Text_20_body">Para establecer los permisos en linux usuamos los siguientes comandos </text:p>
      <text:list text:style-name="List_20_1" text:continue-numbering="false">
        <text:list-item>
          <text:p text:style-name="List_20_1_Content_First">chmod</text:p>
        </text:list-item>
        <text:list-item>
          <text:p text:style-name="List_20_1_Content">chown usuario.grupo nombre_archivo</text:p>
        </text:list-item>
        <text:list-item>
          <text:p text:style-name="List_20_1_Content">getfacl</text:p>
        </text:list-item>
        <text:list-item>
          <text:p text:style-name="List_20_1_Content_Last">setfacl</text:p>
        </text:list-item>
      </text:list>
      <text:h text:style-name="Heading_20_3" text:outline-level="3"><text:bookmark-start text:name="__RefHeading___chmod_2"/><text:bookmark-start text:name="chmod"/>Chmod<text:bookmark-end text:name="__RefHeading___chmod_2"/><text:bookmark-end text:name="chmod"/></text:h>
      <text:p text:style-name="Text_20_body">El comando chmod (change mode) sirve para gestionar los permisos de los archivos o directorios del sistema. Los permisos que podemos dar on  R lectura, W escritura y X ejecución
Los permisos los podemos asignar al owner (propietario), group (grupo) y others (Otros)
Las sintaxis de chmod es </text:p>
      <text:p text:style-name="Text_20_body">Los permisos se pueden indicar de dos maneras, por medio de una sintaxis en números octales (base 8) o por medio de caracteres.</text:p>
      <text:list text:style-name="List_20_1" text:continue-numbering="false">
        <text:list-item>
          <text:p text:style-name="List_20_1_Content_First">El primer dígito corresponde a los permisos del usuario</text:p>
        </text:list-item>
        <text:list-item>
          <text:p text:style-name="List_20_1_Content">El segundo dígito a los del grupo</text:p>
        </text:list-item>
        <text:list-item>
          <text:p text:style-name="List_20_1_Content_Last">El tercer dígito a los del resto de usuarios</text:p>
        </text:list-item>
      </text:list>
      <text:h text:style-name="Heading_20_3" text:outline-level="3"><text:bookmark-start text:name="__RefHeading___chown_3"/><text:bookmark-start text:name="chown"/>Chown<text:bookmark-end text:name="__RefHeading___chown_3"/><text:bookmark-end text:name="chown"/></text:h>
      <text:p text:style-name="Text_20_body">El comando chown (change owner) en sistemas Linux y Unix permite cambiar el propietario y el grupo de archivos o directorios
Para cambiar los permisos a un archivo 
Para cambiar recursivamente los permisos a un directorio
</text:p>
      <text:h text:style-name="Heading_20_2" text:outline-level="2"><text:bookmark-start text:name="__RefHeading___ejemplos_de_permisos_4"/><text:bookmark-start text:name="ejemplos_de_permisos"/>Ejemplos de permisos<text:bookmark-end text:name="__RefHeading___ejemplos_de_permisos_4"/><text:bookmark-end text:name="ejemplos_de_permisos"/></text:h>
      <text:p text:style-name="Text_20_body">Problema con claves SSH en VPS:
La clave privada debe tener permisos 600: </text:p>
      <text:p text:style-name="Text_20_body">Error «Permission denied» al ejecutar scripts:
Asegura permisos de ejecución con:</text:p>
      <text:p text:style-name="Text_20_body">Error «403 Forbidden» en Apache/Nginx:
Asegúrate de que los archivos tengan permiso 644 y los directorios 755.
Verifica que el usuario del servidor web (www-data, apache, nginx) tengan acces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9::34:42</meta:creation-date>
    <dc:creator>Generated</dc:creator>
    <dc:date>2026-09-04T09::34:42</dc:date>
    <dc:language>en-US</dc:language>
    <meta:editing-cycles>1</meta:editing-cycles>
    <meta:editing-duration>PT0S</meta:editing-duration>
    <dc:title>linux:permisos</dc:title>
  </office:meta>
</office:document-meta>
</file>